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." style:num-format="1">
        <style:list-level-properties text:space-before="0.4472in" text:min-label-width="0.25in" text:list-level-position-and-space-mode="label-alignment">
          <style:list-level-label-alignment text:label-followed-by="listtab" fo:margin-left="0.69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472in" text:min-label-width="0.25in" text:list-level-position-and-space-mode="label-alignment">
          <style:list-level-label-alignment text:label-followed-by="listtab" fo:margin-left="1.19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5722in" text:min-label-width="0.125in" text:list-level-position-and-space-mode="label-alignment">
          <style:list-level-label-alignment text:label-followed-by="listtab" fo:margin-left="1.6972in" fo:text-indent="-0.125in"/>
        </style:list-level-properties>
      </text:list-level-style-number>
      <text:list-level-style-number text:level="4" style:num-suffix="." style:num-format="1">
        <style:list-level-properties text:space-before="1.9472in" text:min-label-width="0.25in" text:list-level-position-and-space-mode="label-alignment">
          <style:list-level-label-alignment text:label-followed-by="listtab" fo:margin-left="2.19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472in" text:min-label-width="0.25in" text:list-level-position-and-space-mode="label-alignment">
          <style:list-level-label-alignment text:label-followed-by="listtab" fo:margin-left="2.69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0722in" text:min-label-width="0.125in" text:list-level-position-and-space-mode="label-alignment">
          <style:list-level-label-alignment text:label-followed-by="listtab" fo:margin-left="3.1972in" fo:text-indent="-0.125in"/>
        </style:list-level-properties>
      </text:list-level-style-number>
      <text:list-level-style-number text:level="7" style:num-suffix="." style:num-format="1">
        <style:list-level-properties text:space-before="3.4472in" text:min-label-width="0.25in" text:list-level-position-and-space-mode="label-alignment">
          <style:list-level-label-alignment text:label-followed-by="listtab" fo:margin-left="3.69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472in" text:min-label-width="0.25in" text:list-level-position-and-space-mode="label-alignment">
          <style:list-level-label-alignment text:label-followed-by="listtab" fo:margin-left="4.19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5722in" text:min-label-width="0.125in" text:list-level-position-and-space-mode="label-alignment">
          <style:list-level-label-alignment text:label-followed-by="listtab" fo:margin-left="4.6972in" fo:text-indent="-0.1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3">
      <text:list-level-style-bullet text:level="1" text:style-name="WW_CharLFO3LVL1" text:bullet-char="">
        <style:list-level-properties text:space-before="0.8284in" text:min-label-width="0.25in" text:list-level-position-and-space-mode="label-alignment">
          <style:list-level-label-alignment text:label-followed-by="listtab" fo:margin-left="1.0784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1.3284in" text:min-label-width="0.25in" text:list-level-position-and-space-mode="label-alignment">
          <style:list-level-label-alignment text:label-followed-by="listtab" fo:margin-left="1.5784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8284in" text:min-label-width="0.25in" text:list-level-position-and-space-mode="label-alignment">
          <style:list-level-label-alignment text:label-followed-by="listtab" fo:margin-left="2.0784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2.3284in" text:min-label-width="0.25in" text:list-level-position-and-space-mode="label-alignment">
          <style:list-level-label-alignment text:label-followed-by="listtab" fo:margin-left="2.5784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8284in" text:min-label-width="0.25in" text:list-level-position-and-space-mode="label-alignment">
          <style:list-level-label-alignment text:label-followed-by="listtab" fo:margin-left="3.0784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3.3284in" text:min-label-width="0.25in" text:list-level-position-and-space-mode="label-alignment">
          <style:list-level-label-alignment text:label-followed-by="listtab" fo:margin-left="3.5784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8284in" text:min-label-width="0.25in" text:list-level-position-and-space-mode="label-alignment">
          <style:list-level-label-alignment text:label-followed-by="listtab" fo:margin-left="4.0784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4.3284in" text:min-label-width="0.25in" text:list-level-position-and-space-mode="label-alignment">
          <style:list-level-label-alignment text:label-followed-by="listtab" fo:margin-left="4.578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8284in" text:min-label-width="0.25in" text:list-level-position-and-space-mode="label-alignment">
          <style:list-level-label-alignment text:label-followed-by="listtab" fo:margin-left="5.0784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">
        <style:list-level-properties text:space-before="0.3284in" text:min-label-width="0.25in" text:list-level-position-and-space-mode="label-alignment">
          <style:list-level-label-alignment text:label-followed-by="listtab" fo:margin-left="0.5784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e" style:master-page-name="MP0" style:family="paragraph">
      <style:paragraph-properties fo:margin-top="0.0486in" fo:margin-bottom="0in" fo:line-height="100%" fo:margin-left="3.5784in" fo:margin-right="-0.0138in">
        <style:tab-stops/>
      </style:paragraph-properties>
    </style:style>
    <style:style style:name="T2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3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4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5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6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7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8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9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10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11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12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13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14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P15" style:parent-style-name="Normale" style:family="paragraph">
      <style:paragraph-properties fo:margin-top="0.0055in" fo:margin-bottom="0in" fo:line-height="0.0694in"/>
      <style:text-properties fo:font-size="5pt" style:font-size-asian="5pt" style:font-size-complex="5pt" fo:language="it" fo:country="IT"/>
    </style:style>
    <style:style style:name="P16" style:parent-style-name="Normale" style:family="paragraph">
      <style:paragraph-properties fo:margin-bottom="0in" fo:line-height="0.1388in"/>
      <style:text-properties fo:font-size="10pt" style:font-size-asian="10pt" style:font-size-complex="10pt" fo:language="it" fo:country="IT"/>
    </style:style>
    <style:style style:name="P17" style:parent-style-name="Normale" style:family="paragraph">
      <style:paragraph-properties fo:margin-bottom="0in" fo:line-height="0.1388in"/>
      <style:text-properties fo:font-size="10pt" style:font-size-asian="10pt" style:font-size-complex="10pt" fo:language="it" fo:country="IT"/>
    </style:style>
    <style:style style:name="P18" style:parent-style-name="Normale" style:family="paragraph">
      <style:paragraph-properties fo:text-align="justify" fo:margin-bottom="0in" fo:line-height="150%" fo:margin-left="0.0784in" fo:margin-right="0.0548in">
        <style:tab-stops>
          <style:tab-stop style:type="left" style:position="5.8277in"/>
        </style:tab-stops>
      </style:paragraph-properties>
    </style:style>
    <style:style style:name="T19" style:parent-style-name="Car.predefinitoparagrafo" style:family="text">
      <style:text-properties style:font-name="Times New Roman" style:font-name-asian="Times New Roman" style:font-name-complex="Times New Roman" fo:letter-spacing="-0.0027in" fo:language="it" fo:country="IT"/>
    </style:style>
    <style:style style:name="T20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21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22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23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24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25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26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27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28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29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30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31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32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33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34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35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36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37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38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39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40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41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42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43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44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45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46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47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48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49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50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51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52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53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54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P55" style:parent-style-name="Normale" style:family="paragraph">
      <style:paragraph-properties fo:text-align="justify" fo:margin-bottom="0in" fo:line-height="150%" fo:margin-left="0.0784in" fo:margin-right="0.0548in">
        <style:tab-stops>
          <style:tab-stop style:type="left" style:position="5.8277in"/>
        </style:tab-stops>
      </style:paragraph-properties>
    </style:style>
    <style:style style:name="T56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57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58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59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60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61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62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63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64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65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66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67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68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69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70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P71" style:parent-style-name="Paragrafoelenco" style:list-style-name="LFO4" style:family="paragraph">
      <style:paragraph-properties fo:text-align="justify" fo:margin-bottom="0in" fo:line-height="150%" fo:margin-left="0.7875in" fo:margin-right="0.0548in">
        <style:tab-stops>
          <style:tab-stop style:type="left" style:position="5.1187in"/>
        </style:tab-stops>
      </style:paragraph-properties>
    </style:style>
    <style:style style:name="T72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73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74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75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76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77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78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79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80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81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82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83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84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85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86" style:parent-style-name="Car.predefinitoparagrafo" style:family="text">
      <style:text-properties style:font-name="Times New Roman" style:font-name-asian="Times New Roman" style:font-name-complex="Times New Roman" fo:letter-spacing="-0.0027in" fo:language="it" fo:country="IT"/>
    </style:style>
    <style:style style:name="T87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88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89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90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91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92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93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94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95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96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97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98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99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100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101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102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P103" style:parent-style-name="Paragrafoelenco" style:list-style-name="LFO4" style:family="paragraph">
      <style:paragraph-properties fo:text-align="justify" fo:margin-bottom="0in" fo:line-height="150%" fo:margin-left="0.7875in" fo:margin-right="0.0548in">
        <style:tab-stops>
          <style:tab-stop style:type="left" style:position="5.1187in"/>
        </style:tab-stops>
      </style:paragraph-properties>
    </style:style>
    <style:style style:name="T104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105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106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107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108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109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110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111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112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113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114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115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116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117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118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119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120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121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122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123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124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125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126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127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128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129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130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131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132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133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134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135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136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P137" style:parent-style-name="Normale" style:family="paragraph">
      <style:paragraph-properties fo:text-align="justify" fo:margin-bottom="0in" fo:line-height="150%" fo:margin-left="0.0784in" fo:margin-right="0.0548in">
        <style:tab-stops>
          <style:tab-stop style:type="left" style:position="5.8277in"/>
        </style:tab-stops>
      </style:paragraph-properties>
    </style:style>
    <style:style style:name="T138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139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140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141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142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143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144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145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146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147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148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149" style:parent-style-name="Car.predefinitoparagrafo" style:family="text">
      <style:text-properties style:font-name="Times New Roman" style:font-name-asian="Times New Roman" style:font-name-complex="Times New Roman" fo:letter-spacing="0.0368in" fo:language="it" fo:country="IT"/>
    </style:style>
    <style:style style:name="T150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151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152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153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154" style:parent-style-name="Car.predefinitoparagrafo" style:family="text">
      <style:text-properties style:font-name="Times New Roman" style:font-name-asian="Times New Roman" style:font-name-complex="Times New Roman" fo:letter-spacing="-0.0027in" fo:language="it" fo:country="IT"/>
    </style:style>
    <style:style style:name="T155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156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157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158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159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160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161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162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163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164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165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166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P167" style:parent-style-name="Normale" style:family="paragraph">
      <style:paragraph-properties fo:margin-top="0.0125in" fo:margin-bottom="0in" fo:line-height="0.1666in"/>
      <style:text-properties fo:font-size="12pt" style:font-size-asian="12pt" style:font-size-complex="12pt" fo:language="it" fo:country="IT"/>
    </style:style>
    <style:style style:name="P168" style:parent-style-name="Normale" style:family="paragraph">
      <style:paragraph-properties fo:text-align="center" fo:margin-bottom="0in" fo:line-height="100%" fo:margin-left="2.5465in" fo:margin-right="2.5298in">
        <style:tab-stops/>
      </style:paragraph-properties>
    </style:style>
    <style:style style:name="T169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P170" style:parent-style-name="Normale" style:family="paragraph">
      <style:paragraph-properties fo:margin-top="0.009in" fo:margin-bottom="0in" fo:line-height="0.1666in"/>
      <style:text-properties fo:font-size="12pt" style:font-size-asian="12pt" style:font-size-complex="12pt" fo:language="it" fo:country="IT"/>
    </style:style>
    <style:style style:name="P171" style:parent-style-name="Normale" style:family="paragraph">
      <style:paragraph-properties fo:text-align="justify" fo:margin-bottom="0in" fo:line-height="100%" fo:margin-left="0.0784in" fo:margin-right="0.0493in">
        <style:tab-stops/>
      </style:paragraph-properties>
    </style:style>
    <style:style style:name="T172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0.0006in" fo:language="it" fo:country="IT"/>
    </style:style>
    <style:style style:name="T173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174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0.0006in" fo:language="it" fo:country="IT"/>
    </style:style>
    <style:style style:name="T175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06in" fo:language="it" fo:country="IT"/>
    </style:style>
    <style:style style:name="T176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177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2in" fo:language="it" fo:country="IT"/>
    </style:style>
    <style:style style:name="T178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0.0006in" fo:language="it" fo:country="IT"/>
    </style:style>
    <style:style style:name="T179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180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06in" fo:language="it" fo:country="IT"/>
    </style:style>
    <style:style style:name="T181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2in" fo:language="it" fo:country="IT"/>
    </style:style>
    <style:style style:name="T182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0.0006in" fo:language="it" fo:country="IT"/>
    </style:style>
    <style:style style:name="T183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184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13in" fo:language="it" fo:country="IT"/>
    </style:style>
    <style:style style:name="T185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0.0006in" fo:language="it" fo:country="IT"/>
    </style:style>
    <style:style style:name="T186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13in" fo:language="it" fo:country="IT"/>
    </style:style>
    <style:style style:name="T187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188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0.0006in" fo:language="it" fo:country="IT"/>
    </style:style>
    <style:style style:name="T189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190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0.0006in" fo:language="it" fo:country="IT"/>
    </style:style>
    <style:style style:name="T191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2in" fo:language="it" fo:country="IT"/>
    </style:style>
    <style:style style:name="T192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0.0006in" fo:language="it" fo:country="IT"/>
    </style:style>
    <style:style style:name="T193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06in" fo:language="it" fo:country="IT"/>
    </style:style>
    <style:style style:name="T194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0.0006in" fo:language="it" fo:country="IT"/>
    </style:style>
    <style:style style:name="T195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196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13in" fo:language="it" fo:country="IT"/>
    </style:style>
    <style:style style:name="T197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198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06in" fo:language="it" fo:country="IT"/>
    </style:style>
    <style:style style:name="T199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200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13in" fo:language="it" fo:country="IT"/>
    </style:style>
    <style:style style:name="T201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0.0006in" fo:language="it" fo:country="IT"/>
    </style:style>
    <style:style style:name="T202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203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13in" fo:language="it" fo:country="IT"/>
    </style:style>
    <style:style style:name="T204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0.0006in" fo:language="it" fo:country="IT"/>
    </style:style>
    <style:style style:name="T205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206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207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13in" fo:language="it" fo:country="IT"/>
    </style:style>
    <style:style style:name="T208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209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13in" fo:language="it" fo:country="IT"/>
    </style:style>
    <style:style style:name="T210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13in" fo:language="it" fo:country="IT"/>
    </style:style>
    <style:style style:name="T211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212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213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2in" fo:language="it" fo:country="IT"/>
    </style:style>
    <style:style style:name="T214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215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06in" fo:language="it" fo:country="IT"/>
    </style:style>
    <style:style style:name="T216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0.0013in" fo:language="it" fo:country="IT"/>
    </style:style>
    <style:style style:name="T217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0.0006in" fo:language="it" fo:country="IT"/>
    </style:style>
    <style:style style:name="T218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06in" fo:language="it" fo:country="IT"/>
    </style:style>
    <style:style style:name="T219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220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06in" fo:language="it" fo:country="IT"/>
    </style:style>
    <style:style style:name="T221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222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223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13in" fo:language="it" fo:country="IT"/>
    </style:style>
    <style:style style:name="T224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225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0.0006in" fo:language="it" fo:country="IT"/>
    </style:style>
    <style:style style:name="T226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2in" fo:language="it" fo:country="IT"/>
    </style:style>
    <style:style style:name="T227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228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06in" fo:language="it" fo:country="IT"/>
    </style:style>
    <style:style style:name="T229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0.0006in" fo:language="it" fo:country="IT"/>
    </style:style>
    <style:style style:name="T230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231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2in" fo:language="it" fo:country="IT"/>
    </style:style>
    <style:style style:name="T232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0.0006in" fo:language="it" fo:country="IT"/>
    </style:style>
    <style:style style:name="T233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234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06in" fo:language="it" fo:country="IT"/>
    </style:style>
    <style:style style:name="T235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236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13in" fo:language="it" fo:country="IT"/>
    </style:style>
    <style:style style:name="T237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0.0006in" fo:language="it" fo:country="IT"/>
    </style:style>
    <style:style style:name="T238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239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06in" fo:language="it" fo:country="IT"/>
    </style:style>
    <style:style style:name="T240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0.0006in" fo:language="it" fo:country="IT"/>
    </style:style>
    <style:style style:name="T241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242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13in" fo:language="it" fo:country="IT"/>
    </style:style>
    <style:style style:name="T243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244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0.0006in" fo:language="it" fo:country="IT"/>
    </style:style>
    <style:style style:name="T245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246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13in" fo:language="it" fo:country="IT"/>
    </style:style>
    <style:style style:name="T247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248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0.0006in" fo:language="it" fo:country="IT"/>
    </style:style>
    <style:style style:name="T249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250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13in" fo:language="it" fo:country="IT"/>
    </style:style>
    <style:style style:name="T251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252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13in" fo:language="it" fo:country="IT"/>
    </style:style>
    <style:style style:name="T253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254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0.0006in" fo:language="it" fo:country="IT"/>
    </style:style>
    <style:style style:name="T255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13in" fo:language="it" fo:country="IT"/>
    </style:style>
    <style:style style:name="T256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0.0006in" fo:language="it" fo:country="IT"/>
    </style:style>
    <style:style style:name="T257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13in" fo:language="it" fo:country="IT"/>
    </style:style>
    <style:style style:name="T258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0.0006in" fo:language="it" fo:country="IT"/>
    </style:style>
    <style:style style:name="T259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260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13in" fo:language="it" fo:country="IT"/>
    </style:style>
    <style:style style:name="T261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0.0006in" fo:language="it" fo:country="IT"/>
    </style:style>
    <style:style style:name="T262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06in" fo:language="it" fo:country="IT"/>
    </style:style>
    <style:style style:name="T263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0.0006in" fo:language="it" fo:country="IT"/>
    </style:style>
    <style:style style:name="T264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265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13in" fo:language="it" fo:country="IT"/>
    </style:style>
    <style:style style:name="T266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0.0006in" fo:language="it" fo:country="IT"/>
    </style:style>
    <style:style style:name="T267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13in" fo:language="it" fo:country="IT"/>
    </style:style>
    <style:style style:name="T268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269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13in" fo:language="it" fo:country="IT"/>
    </style:style>
    <style:style style:name="T270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0.0006in" fo:language="it" fo:country="IT"/>
    </style:style>
    <style:style style:name="T271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272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13in" fo:language="it" fo:country="IT"/>
    </style:style>
    <style:style style:name="T273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0.0006in" fo:language="it" fo:country="IT"/>
    </style:style>
    <style:style style:name="T274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275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0.0006in" fo:language="it" fo:country="IT"/>
    </style:style>
    <style:style style:name="T276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277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2in" fo:language="it" fo:country="IT"/>
    </style:style>
    <style:style style:name="T278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279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13in" fo:language="it" fo:country="IT"/>
    </style:style>
    <style:style style:name="T280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0.0006in" fo:language="it" fo:country="IT"/>
    </style:style>
    <style:style style:name="T281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282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13in" fo:language="it" fo:country="IT"/>
    </style:style>
    <style:style style:name="T283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284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0.0006in" fo:language="it" fo:country="IT"/>
    </style:style>
    <style:style style:name="T285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286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2in" fo:language="it" fo:country="IT"/>
    </style:style>
    <style:style style:name="T287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0.0006in" fo:language="it" fo:country="IT"/>
    </style:style>
    <style:style style:name="T288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289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0.0006in" fo:language="it" fo:country="IT"/>
    </style:style>
    <style:style style:name="T290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291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2in" fo:language="it" fo:country="IT"/>
    </style:style>
    <style:style style:name="T292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293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06in" fo:language="it" fo:country="IT"/>
    </style:style>
    <style:style style:name="T294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295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0.0006in" fo:language="it" fo:country="IT"/>
    </style:style>
    <style:style style:name="T296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297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13in" fo:language="it" fo:country="IT"/>
    </style:style>
    <style:style style:name="T298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0.0006in" fo:language="it" fo:country="IT"/>
    </style:style>
    <style:style style:name="T299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300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13in" fo:language="it" fo:country="IT"/>
    </style:style>
    <style:style style:name="T301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0.0006in" fo:language="it" fo:country="IT"/>
    </style:style>
    <style:style style:name="T302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13in" fo:language="it" fo:country="IT"/>
    </style:style>
    <style:style style:name="T303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0.0006in" fo:language="it" fo:country="IT"/>
    </style:style>
    <style:style style:name="T304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305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06in" fo:language="it" fo:country="IT"/>
    </style:style>
    <style:style style:name="T306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307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13in" fo:language="it" fo:country="IT"/>
    </style:style>
    <style:style style:name="T308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0.0006in" fo:language="it" fo:country="IT"/>
    </style:style>
    <style:style style:name="T309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310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0.0006in" fo:language="it" fo:country="IT"/>
    </style:style>
    <style:style style:name="T311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2in" fo:language="it" fo:country="IT"/>
    </style:style>
    <style:style style:name="T312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0.0006in" fo:language="it" fo:country="IT"/>
    </style:style>
    <style:style style:name="T313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06in" fo:language="it" fo:country="IT"/>
    </style:style>
    <style:style style:name="T314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315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06in" fo:language="it" fo:country="IT"/>
    </style:style>
    <style:style style:name="T316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317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0.0006in" fo:language="it" fo:country="IT"/>
    </style:style>
    <style:style style:name="T318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319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06in" fo:language="it" fo:country="IT"/>
    </style:style>
    <style:style style:name="T320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0.0006in" fo:language="it" fo:country="IT"/>
    </style:style>
    <style:style style:name="T321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322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2in" fo:language="it" fo:country="IT"/>
    </style:style>
    <style:style style:name="T323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0.0006in" fo:language="it" fo:country="IT"/>
    </style:style>
    <style:style style:name="T324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325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13in" fo:language="it" fo:country="IT"/>
    </style:style>
    <style:style style:name="T326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327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06in" fo:language="it" fo:country="IT"/>
    </style:style>
    <style:style style:name="T328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329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06in" fo:language="it" fo:country="IT"/>
    </style:style>
    <style:style style:name="T330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331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0.0006in" fo:language="it" fo:country="IT"/>
    </style:style>
    <style:style style:name="T332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333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2in" fo:language="it" fo:country="IT"/>
    </style:style>
    <style:style style:name="T334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335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0.0006in" fo:language="it" fo:country="IT"/>
    </style:style>
    <style:style style:name="T336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13in" fo:language="it" fo:country="IT"/>
    </style:style>
    <style:style style:name="T337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338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0.0006in" fo:language="it" fo:country="IT"/>
    </style:style>
    <style:style style:name="T339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13in" fo:language="it" fo:country="IT"/>
    </style:style>
    <style:style style:name="T340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0.0006in" fo:language="it" fo:country="IT"/>
    </style:style>
    <style:style style:name="T341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342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13in" fo:language="it" fo:country="IT"/>
    </style:style>
    <style:style style:name="T343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344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13in" fo:language="it" fo:country="IT"/>
    </style:style>
    <style:style style:name="T345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346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06in" fo:language="it" fo:country="IT"/>
    </style:style>
    <style:style style:name="T347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348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13in" fo:language="it" fo:country="IT"/>
    </style:style>
    <style:style style:name="T349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0.0006in" fo:language="it" fo:country="IT"/>
    </style:style>
    <style:style style:name="T350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351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0.0006in" fo:language="it" fo:country="IT"/>
    </style:style>
    <style:style style:name="T352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353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06in" fo:language="it" fo:country="IT"/>
    </style:style>
    <style:style style:name="T354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355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06in" fo:language="it" fo:country="IT"/>
    </style:style>
    <style:style style:name="T356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357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0.0006in" fo:language="it" fo:country="IT"/>
    </style:style>
    <style:style style:name="T358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06in" fo:language="it" fo:country="IT"/>
    </style:style>
    <style:style style:name="T359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360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13in" fo:language="it" fo:country="IT"/>
    </style:style>
    <style:style style:name="T361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362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13in" fo:language="it" fo:country="IT"/>
    </style:style>
    <style:style style:name="T363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0.0006in" fo:language="it" fo:country="IT"/>
    </style:style>
    <style:style style:name="T364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365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13in" fo:language="it" fo:country="IT"/>
    </style:style>
    <style:style style:name="T366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367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0.0006in" fo:language="it" fo:country="IT"/>
    </style:style>
    <style:style style:name="T368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06in" fo:language="it" fo:country="IT"/>
    </style:style>
    <style:style style:name="T369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370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06in" fo:language="it" fo:country="IT"/>
    </style:style>
    <style:style style:name="T371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0.0006in" fo:language="it" fo:country="IT"/>
    </style:style>
    <style:style style:name="T372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373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13in" fo:language="it" fo:country="IT"/>
    </style:style>
    <style:style style:name="T374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375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13in" fo:language="it" fo:country="IT"/>
    </style:style>
    <style:style style:name="T376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377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0.0006in" fo:language="it" fo:country="IT"/>
    </style:style>
    <style:style style:name="T378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379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13in" fo:language="it" fo:country="IT"/>
    </style:style>
    <style:style style:name="T380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0.0006in" fo:language="it" fo:country="IT"/>
    </style:style>
    <style:style style:name="T381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382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383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384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06in" fo:language="it" fo:country="IT"/>
    </style:style>
    <style:style style:name="T385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386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0.0006in" fo:language="it" fo:country="IT"/>
    </style:style>
    <style:style style:name="T387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388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13in" fo:language="it" fo:country="IT"/>
    </style:style>
    <style:style style:name="T389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0.0006in" fo:language="it" fo:country="IT"/>
    </style:style>
    <style:style style:name="T390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391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06in" fo:language="it" fo:country="IT"/>
    </style:style>
    <style:style style:name="T392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393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0.0006in" fo:language="it" fo:country="IT"/>
    </style:style>
    <style:style style:name="T394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06in" fo:language="it" fo:country="IT"/>
    </style:style>
    <style:style style:name="T395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396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0.0006in" fo:language="it" fo:country="IT"/>
    </style:style>
    <style:style style:name="T397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398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13in" fo:language="it" fo:country="IT"/>
    </style:style>
    <style:style style:name="T399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0.0006in" fo:language="it" fo:country="IT"/>
    </style:style>
    <style:style style:name="T400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401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06in" fo:language="it" fo:country="IT"/>
    </style:style>
    <style:style style:name="T402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403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2in" fo:language="it" fo:country="IT"/>
    </style:style>
    <style:style style:name="T404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0.002in" fo:language="it" fo:country="IT"/>
    </style:style>
    <style:style style:name="T405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13in" fo:language="it" fo:country="IT"/>
    </style:style>
    <style:style style:name="T406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407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06in" fo:language="it" fo:country="IT"/>
    </style:style>
    <style:style style:name="T408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0.0006in" fo:language="it" fo:country="IT"/>
    </style:style>
    <style:style style:name="T409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410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13in" fo:language="it" fo:country="IT"/>
    </style:style>
    <style:style style:name="T411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412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0.0006in" fo:language="it" fo:country="IT"/>
    </style:style>
    <style:style style:name="T413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414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13in" fo:language="it" fo:country="IT"/>
    </style:style>
    <style:style style:name="T415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0.0006in" fo:language="it" fo:country="IT"/>
    </style:style>
    <style:style style:name="T416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13in" fo:language="it" fo:country="IT"/>
    </style:style>
    <style:style style:name="T417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0.0006in" fo:language="it" fo:country="IT"/>
    </style:style>
    <style:style style:name="T418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419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2in" fo:language="it" fo:country="IT"/>
    </style:style>
    <style:style style:name="T420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0.0006in" fo:language="it" fo:country="IT"/>
    </style:style>
    <style:style style:name="T421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422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13in" fo:language="it" fo:country="IT"/>
    </style:style>
    <style:style style:name="T423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0.0006in" fo:language="it" fo:country="IT"/>
    </style:style>
    <style:style style:name="T424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425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13in" fo:language="it" fo:country="IT"/>
    </style:style>
    <style:style style:name="T426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0.0006in" fo:language="it" fo:country="IT"/>
    </style:style>
    <style:style style:name="T427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428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13in" fo:language="it" fo:country="IT"/>
    </style:style>
    <style:style style:name="T429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P430" style:parent-style-name="Normale" style:family="paragraph">
      <style:paragraph-properties fo:margin-top="0.0062in" fo:margin-bottom="0in" fo:line-height="0.1666in"/>
      <style:text-properties fo:font-size="12pt" style:font-size-asian="12pt" style:font-size-complex="12pt" fo:language="it" fo:country="IT"/>
    </style:style>
    <style:style style:name="P431" style:parent-style-name="Paragrafoelenco" style:list-style-name="LFO2" style:family="paragraph">
      <style:paragraph-properties style:contextual-spacing="false" fo:text-align="justify" fo:margin-bottom="0.0833in" fo:line-height="100%" fo:margin-left="0.4451in" fo:margin-right="0.0354in" fo:text-indent="-0.2479in">
        <style:tab-stops/>
      </style:paragraph-properties>
      <style:text-properties style:font-name="Times New Roman" style:font-name-asian="Times New Roman" style:font-name-complex="Times New Roman" fo:letter-spacing="0.0006in" fo:language="it" fo:country="IT"/>
    </style:style>
    <style:style style:name="P432" style:parent-style-name="Paragrafoelenco" style:list-style-name="LFO2" style:family="paragraph">
      <style:paragraph-properties style:contextual-spacing="false" fo:text-align="justify" fo:margin-bottom="0.0833in" fo:line-height="100%" fo:margin-left="0.4451in" fo:margin-right="0.0354in" fo:text-indent="-0.2479in">
        <style:tab-stops/>
      </style:paragraph-properties>
      <style:text-properties style:font-name="Times New Roman" style:font-name-asian="Times New Roman" style:font-name-complex="Times New Roman" fo:letter-spacing="0.0006in" fo:language="it" fo:country="IT"/>
    </style:style>
    <style:style style:name="P433" style:parent-style-name="Paragrafoelenco" style:list-style-name="LFO2" style:family="paragraph">
      <style:paragraph-properties style:contextual-spacing="false" fo:text-align="justify" fo:margin-bottom="0.0833in" fo:line-height="100%" fo:margin-left="0.4451in" fo:margin-right="0.0354in" fo:text-indent="-0.2479in">
        <style:tab-stops/>
      </style:paragraph-properties>
      <style:text-properties style:font-name="Times New Roman" style:font-name-asian="Times New Roman" style:font-name-complex="Times New Roman" fo:letter-spacing="0.0006in" fo:language="it" fo:country="IT"/>
    </style:style>
    <style:style style:name="P434" style:parent-style-name="Paragrafoelenco" style:list-style-name="LFO2" style:family="paragraph">
      <style:paragraph-properties style:contextual-spacing="false" fo:text-align="justify" fo:margin-bottom="0.0833in" fo:line-height="100%" fo:margin-left="0.4451in" fo:margin-right="0.0354in" fo:text-indent="-0.2479in">
        <style:tab-stops/>
      </style:paragraph-properties>
      <style:text-properties style:font-name="Times New Roman" style:font-name-asian="Times New Roman" style:font-name-complex="Times New Roman" fo:letter-spacing="0.0006in" fo:language="it" fo:country="IT"/>
    </style:style>
    <style:style style:name="P435" style:parent-style-name="Paragrafoelenco" style:list-style-name="LFO2" style:family="paragraph">
      <style:paragraph-properties style:contextual-spacing="false" fo:text-align="justify" fo:margin-bottom="0.0833in" fo:line-height="100%" fo:margin-left="0.4451in" fo:margin-right="0.0354in" fo:text-indent="-0.2479in">
        <style:tab-stops/>
      </style:paragraph-properties>
      <style:text-properties style:font-name="Times New Roman" style:font-name-asian="Times New Roman" style:font-name-complex="Times New Roman" fo:letter-spacing="0.0006in" fo:language="it" fo:country="IT"/>
    </style:style>
    <style:style style:name="P436" style:parent-style-name="Normale" style:family="paragraph">
      <style:paragraph-properties fo:text-align="justify" fo:margin-bottom="0in" fo:line-height="100%" fo:margin-left="0.0784in" fo:margin-right="5.068in">
        <style:tab-stops/>
      </style:paragraph-properties>
    </style:style>
    <style:style style:name="T437" style:parent-style-name="Car.predefinitoparagrafo" style:family="text">
      <style:text-properties style:font-name="Times New Roman" style:font-name-asian="Times New Roman" style:font-name-complex="Times New Roman" fo:letter-spacing="-0.0027in" fo:language="it" fo:country="IT"/>
    </style:style>
    <style:style style:name="T438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439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440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441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442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443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444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445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446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447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448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449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450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451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452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453" style:parent-style-name="Car.predefinitoparagrafo" style:family="text">
      <style:text-properties style:font-name="Times New Roman" style:font-name-asian="Times New Roman" style:font-name-complex="Times New Roman" fo:letter-spacing="-0.0027in" fo:language="it" fo:country="IT"/>
    </style:style>
    <style:style style:name="T454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455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456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457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458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P459" style:parent-style-name="Paragrafoelenco" style:list-style-name="LFO3" style:family="paragraph">
      <style:paragraph-properties style:contextual-spacing="false" fo:margin-top="0.009in" fo:margin-bottom="0.0833in" fo:line-height="100%" fo:margin-left="0.4923in" fo:margin-right="0.352in" fo:text-indent="-0.2479in">
        <style:tab-stops/>
      </style:paragraph-properties>
    </style:style>
    <style:style style:name="T460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461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462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463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464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465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466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467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468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469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470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471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472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473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474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475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476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477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478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479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480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481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482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483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484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485" style:parent-style-name="Car.predefinitoparagrafo" style:family="text">
      <style:text-properties style:font-name="Times New Roman" style:font-name-asian="Times New Roman" style:font-name-complex="Times New Roman" fo:letter-spacing="-0.0027in" fo:language="it" fo:country="IT"/>
    </style:style>
    <style:style style:name="T486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487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488" style:parent-style-name="Car.predefinitoparagrafo" style:family="text">
      <style:text-properties style:font-name="Times New Roman" style:font-name-asian="Times New Roman" style:font-name-complex="Times New Roman" fo:letter-spacing="-0.0027in" fo:language="it" fo:country="IT"/>
    </style:style>
    <style:style style:name="T489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490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491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492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493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494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495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496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497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498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499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500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501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502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503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504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505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506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507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508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509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510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511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512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513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514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515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516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517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518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519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520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521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522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523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524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525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526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527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528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529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530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531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532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533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534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535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536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537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538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539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540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541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542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543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544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545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546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547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548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549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550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551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552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553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554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555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556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557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558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559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560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561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562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563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564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565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566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567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568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0.0006in" fo:language="it" fo:country="IT"/>
    </style:style>
    <style:style style:name="T569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570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13in" fo:language="it" fo:country="IT"/>
    </style:style>
    <style:style style:name="T571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0.0006in" fo:language="it" fo:country="IT"/>
    </style:style>
    <style:style style:name="T572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573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13in" fo:language="it" fo:country="IT"/>
    </style:style>
    <style:style style:name="T574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575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0.0006in" fo:language="it" fo:country="IT"/>
    </style:style>
    <style:style style:name="T576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2in" fo:language="it" fo:country="IT"/>
    </style:style>
    <style:style style:name="T577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0.0006in" fo:language="it" fo:country="IT"/>
    </style:style>
    <style:style style:name="T578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anguage="it" fo:country="IT"/>
    </style:style>
    <style:style style:name="T579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letter-spacing="-0.0013in" fo:language="it" fo:country="IT"/>
    </style:style>
    <style:style style:name="T580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P581" style:parent-style-name="Paragrafoelenco" style:list-style-name="LFO3" style:family="paragraph">
      <style:paragraph-properties style:contextual-spacing="false" fo:margin-top="0.0083in" fo:margin-bottom="0.0833in" fo:line-height="100%" fo:margin-left="0.4923in" fo:margin-right="-0.0138in" fo:text-indent="-0.2479in">
        <style:tab-stops/>
      </style:paragraph-properties>
    </style:style>
    <style:style style:name="T582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583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584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585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586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587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588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589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590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591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592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593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594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595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596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597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598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599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600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601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602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603" style:parent-style-name="Car.predefinitoparagrafo" style:family="text">
      <style:text-properties style:font-name="Times New Roman" style:font-name-asian="Times New Roman" style:font-name-complex="Times New Roman" fo:letter-spacing="-0.0027in" fo:language="it" fo:country="IT"/>
    </style:style>
    <style:style style:name="T604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605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606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607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608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609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610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611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612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613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614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615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616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617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618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619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620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621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P622" style:parent-style-name="Paragrafoelenco" style:list-style-name="LFO3" style:family="paragraph">
      <style:paragraph-properties style:contextual-spacing="false" fo:margin-top="0.0111in" fo:margin-bottom="0.0833in" fo:line-height="100%" fo:margin-left="0.4923in" fo:margin-right="-0.0138in" fo:text-indent="-0.2479in">
        <style:tab-stops/>
      </style:paragraph-properties>
    </style:style>
    <style:style style:name="T623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624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625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626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627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628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629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630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631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632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633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634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635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636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637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638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639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640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641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642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643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644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645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646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647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648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649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650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651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652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653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654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655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656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657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658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659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660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661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662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663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664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665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666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667" style:parent-style-name="Car.predefinitoparagrafo" style:family="text">
      <style:text-properties style:font-name="Times New Roman" style:font-name-asian="Times New Roman" style:font-name-complex="Times New Roman" fo:letter-spacing="-0.0027in" fo:language="it" fo:country="IT"/>
    </style:style>
    <style:style style:name="T668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669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670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671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672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673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674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675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676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677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678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679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680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681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682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683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684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685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686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687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688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689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P690" style:parent-style-name="Normale" style:family="paragraph">
      <style:paragraph-properties fo:text-align="justify" fo:margin-bottom="0in" fo:line-height="0.175in" fo:margin-left="0.0784in" fo:margin-right="0.034in">
        <style:tab-stops/>
      </style:paragraph-properties>
    </style:style>
    <style:style style:name="T691" style:parent-style-name="Car.predefinitoparagrafo" style:family="text">
      <style:text-properties style:font-name="Times New Roman" style:font-name-asian="Times New Roman" style:font-name-complex="Times New Roman" fo:letter-spacing="-0.0027in" fo:language="it" fo:country="IT"/>
    </style:style>
    <style:style style:name="T692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693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694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695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696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697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698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699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700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701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702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703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704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705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706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707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708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709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710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711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712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713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714" style:parent-style-name="Car.predefinitoparagrafo" style:family="text">
      <style:text-properties style:font-name="Times New Roman" style:font-name-asian="Times New Roman" style:font-name-complex="Times New Roman" fo:letter-spacing="-0.0027in" fo:language="it" fo:country="IT"/>
    </style:style>
    <style:style style:name="T715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716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717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718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719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720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721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722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723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724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725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726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727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728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729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730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P731" style:parent-style-name="Normale" style:family="paragraph">
      <style:paragraph-properties fo:text-align="justify" fo:margin-bottom="0in" fo:line-height="0.175in" fo:margin-left="0.0784in" fo:margin-right="0.034in">
        <style:tab-stops/>
      </style:paragraph-properties>
    </style:style>
    <style:style style:name="T732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733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734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735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736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737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738" style:parent-style-name="Car.predefinitoparagrafo" style:family="text">
      <style:text-properties style:font-name="Times New Roman" style:font-name-asian="Times New Roman" style:font-name-complex="Times New Roman" fo:letter-spacing="0.002in" fo:language="it" fo:country="IT"/>
    </style:style>
    <style:style style:name="T739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740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741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742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743" style:parent-style-name="Car.predefinitoparagrafo" style:family="text">
      <style:text-properties style:font-name="Times New Roman" style:font-name-asian="Times New Roman" style:font-name-complex="Times New Roman" fo:letter-spacing="0.002in" fo:language="it" fo:country="IT"/>
    </style:style>
    <style:style style:name="T744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745" style:parent-style-name="Car.predefinitoparagrafo" style:family="text">
      <style:text-properties style:font-name="Times New Roman" style:font-name-asian="Times New Roman" style:font-name-complex="Times New Roman" fo:letter-spacing="0.002in" fo:language="it" fo:country="IT"/>
    </style:style>
    <style:style style:name="T746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747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748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749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750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751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752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753" style:parent-style-name="Car.predefinitoparagrafo" style:family="text">
      <style:text-properties style:font-name="Times New Roman" style:font-name-asian="Times New Roman" style:font-name-complex="Times New Roman" fo:letter-spacing="-0.0027in" fo:language="it" fo:country="IT"/>
    </style:style>
    <style:style style:name="T754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755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756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757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758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759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760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761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762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763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764" style:parent-style-name="Car.predefinitoparagrafo" style:family="text">
      <style:text-properties style:font-name="Times New Roman" style:font-name-asian="Times New Roman" style:font-name-complex="Times New Roman" fo:letter-spacing="0.0041in" fo:language="it" fo:country="IT"/>
    </style:style>
    <style:style style:name="T765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766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767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768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769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770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771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772" style:parent-style-name="Car.predefinitoparagrafo" style:family="text">
      <style:text-properties style:font-name="Times New Roman" style:font-name-asian="Times New Roman" style:font-name-complex="Times New Roman" fo:letter-spacing="-0.0027in" fo:language="it" fo:country="IT"/>
    </style:style>
    <style:style style:name="T773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774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775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776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777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778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779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780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781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782" style:parent-style-name="Car.predefinitoparagrafo" style:family="text">
      <style:text-properties style:font-name="Times New Roman" style:font-name-asian="Times New Roman" style:font-name-complex="Times New Roman" fo:letter-spacing="-0.0027in" fo:language="it" fo:country="IT"/>
    </style:style>
    <style:style style:name="T783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784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785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786" style:parent-style-name="Car.predefinitoparagrafo" style:family="text">
      <style:text-properties style:font-name="Times New Roman" style:font-name-asian="Times New Roman" style:font-name-complex="Times New Roman" fo:letter-spacing="0.0041in" fo:language="it" fo:country="IT"/>
    </style:style>
    <style:style style:name="T787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788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789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790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791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792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793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794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795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796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797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798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799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800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801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802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803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804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805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806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807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808" style:parent-style-name="Car.predefinitoparagrafo" style:family="text">
      <style:text-properties style:font-name="Times New Roman" style:font-name-asian="Times New Roman" style:font-name-complex="Times New Roman" fo:letter-spacing="-0.0027in" fo:language="it" fo:country="IT"/>
    </style:style>
    <style:style style:name="T809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810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811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812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813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814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815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816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817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818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819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820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821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822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823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824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825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P826" style:parent-style-name="Normale" style:family="paragraph">
      <style:paragraph-properties fo:margin-top="0.009in" fo:margin-bottom="0in" fo:line-height="0.1666in"/>
      <style:text-properties fo:font-size="12pt" style:font-size-asian="12pt" style:font-size-complex="12pt" fo:language="it" fo:country="IT"/>
    </style:style>
    <style:style style:name="P827" style:parent-style-name="Normale" style:family="paragraph">
      <style:paragraph-properties fo:text-align="justify" fo:margin-bottom="0in" fo:line-height="100%" fo:margin-left="0.0784in" fo:margin-right="0.7784in">
        <style:tab-stops/>
      </style:paragraph-properties>
    </style:style>
    <style:style style:name="T828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829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830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831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832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833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834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835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836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837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838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839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840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841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842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843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844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845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846" style:parent-style-name="Car.predefinitoparagrafo" style:family="text">
      <style:text-properties style:font-name="Times New Roman" style:font-name-asian="Times New Roman" style:font-name-complex="Times New Roman" fo:letter-spacing="-0.0027in" fo:language="it" fo:country="IT"/>
    </style:style>
    <style:style style:name="T847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848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849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850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851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852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853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854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855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856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857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858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859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P860" style:parent-style-name="Normale" style:family="paragraph">
      <style:paragraph-properties fo:text-align="justify" fo:margin-bottom="0in" fo:line-height="100%" fo:margin-left="0.0784in" fo:margin-right="0.7784in">
        <style:tab-stops/>
      </style:paragraph-properties>
      <style:text-properties style:font-name="Times New Roman" style:font-name-asian="Times New Roman" style:font-name-complex="Times New Roman" fo:letter-spacing="0.0013in" fo:language="it" fo:country="IT"/>
    </style:style>
    <style:style style:name="P861" style:parent-style-name="Normale" style:family="paragraph">
      <style:paragraph-properties fo:text-align="justify" fo:margin-bottom="0in" fo:line-height="100%" fo:margin-left="0.0784in" fo:margin-right="0.7784in">
        <style:tab-stops/>
      </style:paragraph-properties>
    </style:style>
    <style:style style:name="T862" style:parent-style-name="Car.predefinitoparagrafo" style:family="text">
      <style:text-properties style:font-name="Times New Roman" style:font-name-asian="Times New Roman" style:font-name-complex="Times New Roman" fo:letter-spacing="0.0013in" fo:language="it" fo:country="IT"/>
    </style:style>
    <style:style style:name="T863" style:parent-style-name="Car.predefinitoparagrafo" style:family="text">
      <style:text-properties style:font-name="Times New Roman" style:font-name-asian="Times New Roman" style:font-name-complex="Times New Roman" fo:letter-spacing="-0.0027in" fo:language="it" fo:country="IT"/>
    </style:style>
    <style:style style:name="T864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865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866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867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868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869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870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871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872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873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874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875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876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P877" style:parent-style-name="Normale" style:family="paragraph">
      <style:paragraph-properties fo:margin-bottom="0in" fo:line-height="0.1388in"/>
      <style:text-properties fo:font-size="10pt" style:font-size-asian="10pt" style:font-size-complex="10pt" fo:language="it" fo:country="IT"/>
    </style:style>
    <style:style style:name="P878" style:parent-style-name="Normale" style:family="paragraph">
      <style:paragraph-properties fo:text-align="justify" fo:margin-bottom="0in" fo:line-height="100%" fo:margin-left="0.0784in" fo:margin-right="4.9368in">
        <style:tab-stops/>
      </style:paragraph-properties>
    </style:style>
    <style:style style:name="T879" style:parent-style-name="Car.predefinitoparagrafo" style:family="text">
      <style:text-properties style:font-name="Times New Roman" style:font-name-asian="Times New Roman" style:font-name-complex="Times New Roman" fo:letter-spacing="-0.0006in" fo:language="it" fo:country="IT"/>
    </style:style>
    <style:style style:name="T880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881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882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883" style:parent-style-name="Car.predefinitoparagrafo" style:family="text">
      <style:text-properties style:font-name="Times New Roman" style:font-name-asian="Times New Roman" style:font-name-complex="Times New Roman" fo:letter-spacing="0.0159in" fo:language="it" fo:country="IT"/>
    </style:style>
    <style:style style:name="T884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885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886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887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888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889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890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T891" style:parent-style-name="Car.predefinitoparagrafo" style:family="text">
      <style:text-properties style:font-name="Times New Roman" style:font-name-asian="Times New Roman" style:font-name-complex="Times New Roman" fo:letter-spacing="-0.0013in" fo:language="it" fo:country="IT"/>
    </style:style>
    <style:style style:name="T892" style:parent-style-name="Car.predefinitoparagrafo" style:family="text">
      <style:text-properties style:font-name="Times New Roman" style:font-name-asian="Times New Roman" style:font-name-complex="Times New Roman" fo:language="it" fo:country="IT"/>
    </style:style>
    <style:style style:name="P893" style:parent-style-name="Normale" style:family="paragraph">
      <style:paragraph-properties fo:margin-top="0.0048in" fo:margin-bottom="0in" fo:line-height="0.1041in"/>
      <style:text-properties fo:font-size="7.5pt" style:font-size-asian="7.5pt" style:font-size-complex="7.5pt" fo:language="it" fo:country="IT"/>
    </style:style>
    <style:style style:name="P894" style:parent-style-name="Normale" style:family="paragraph">
      <style:paragraph-properties fo:text-align="center" fo:margin-bottom="0in" fo:line-height="100%" fo:margin-left="3.9277in" fo:margin-right="0.0548in">
        <style:tab-stops/>
      </style:paragraph-properties>
    </style:style>
    <style:style style:name="T895" style:parent-style-name="Car.predefinitoparagrafo" style:family="text">
      <style:text-properties style:font-name="Times New Roman" style:font-name-asian="Times New Roman" style:font-name-complex="Times New Roman" style:text-scale="110%" fo:language="it" fo:country="IT"/>
    </style:style>
    <style:style style:name="T896" style:parent-style-name="Car.predefinitoparagrafo" style:family="text">
      <style:text-properties style:font-name="Times New Roman" style:font-name-asian="Times New Roman" style:font-name-complex="Times New Roman" fo:letter-spacing="0.0006in" fo:language="it" fo:country="IT"/>
    </style:style>
    <style:style style:name="T897" style:parent-style-name="Car.predefinitoparagrafo" style:family="text">
      <style:text-properties style:font-name="Times New Roman" style:font-name-asian="Times New Roman" style:font-name-complex="Times New Roman" fo:letter-spacing="0.0006in" style:text-scale="117%" fo:language="it" fo:country="IT"/>
    </style:style>
    <style:style style:name="T898" style:parent-style-name="Car.predefinitoparagrafo" style:family="text">
      <style:text-properties style:font-name="Times New Roman" style:font-name-asian="Times New Roman" style:font-name-complex="Times New Roman" fo:letter-spacing="-0.0006in" style:text-scale="93%" fo:language="it" fo:country="IT"/>
    </style:style>
    <style:style style:name="T899" style:parent-style-name="Car.predefinitoparagrafo" style:family="text">
      <style:text-properties style:font-name="Times New Roman" style:font-name-asian="Times New Roman" style:font-name-complex="Times New Roman" style:text-scale="112%" fo:language="it" fo:country="IT"/>
    </style:style>
  </office:automatic-styles>
  <office:body>
    <office:text text:use-soft-page-breaks="true">
      <text:p text:style-name="P1"><text:span text:style-name="T2">A</text:span><text:span text:style-name="T3">l</text:span><text:span text:style-name="T4"><text:s/></text:span><text:span text:style-name="T5">CA</text:span><text:span text:style-name="T6">A</text:span><text:span text:style-name="T7"><text:s/></text:span><text:span text:style-name="T8">………</text:span><text:span text:style-name="T9">…</text:span><text:span text:style-name="T10">……</text:span><text:span text:style-name="T11">…</text:span><text:span text:style-name="T12">………</text:span><text:span text:style-name="T13">…</text:span><text:span text:style-name="T14">…..</text:span></text:p>
      <text:p text:style-name="P15"/>
      <text:p text:style-name="P16"/>
      <text:p text:style-name="P17"/>
      <text:p text:style-name="P18"><text:span text:style-name="T19">I</text:span><text:span text:style-name="T20">l/</text:span><text:span text:style-name="T21">La</text:span><text:span text:style-name="T22"><text:s/>s</text:span><text:span text:style-name="T23">o</text:span><text:span text:style-name="T24">t</text:span><text:span text:style-name="T25">t</text:span><text:span text:style-name="T26">o</text:span><text:span text:style-name="T27">s</text:span><text:span text:style-name="T28">c</text:span><text:span text:style-name="T29">r</text:span><text:span text:style-name="T30">i</text:span><text:span text:style-name="T31">tt</text:span><text:span text:style-name="T32">o</text:span><text:span text:style-name="T33">/</text:span><text:span text:style-name="T34">a</text:span><text:span text:style-name="T35"><text:s/></text:span><text:span text:style-name="T36">………</text:span><text:span text:style-name="T37">..</text:span><text:span text:style-name="T38">.........…</text:span><text:span text:style-name="T39">…</text:span><text:span text:style-name="T40">…........</text:span><text:span text:style-name="T41">.</text:span><text:span text:style-name="T42">........</text:span><text:span text:style-name="T43">…</text:span><text:span text:style-name="T44">………..<text:s/></text:span><text:span text:style-name="T45">C</text:span><text:span text:style-name="T46">F</text:span><text:span text:style-name="T47"><text:s/></text:span><text:span text:style-name="T48">……</text:span><text:span text:style-name="T49">…….</text:span><text:span text:style-name="T50">…</text:span><text:span text:style-name="T51">……</text:span><text:span text:style-name="T52">………</text:span><text:span text:style-name="T53">…</text:span><text:span text:style-name="T54">………</text:span></text:p>
      <text:p text:style-name="P55"><text:span text:style-name="T56">ne</text:span><text:span text:style-name="T57">l</text:span><text:span text:style-name="T58">l</text:span><text:span text:style-name="T59">a</text:span><text:span text:style-name="T60"><text:s/>s</text:span><text:span text:style-name="T61">u</text:span><text:span text:style-name="T62">a</text:span><text:span text:style-name="T63"><text:s/></text:span><text:span text:style-name="T64">qu</text:span><text:span text:style-name="T65">a</text:span><text:span text:style-name="T66">l</text:span><text:span text:style-name="T67">it</text:span><text:span text:style-name="T68">à</text:span><text:span text:style-name="T69"><text:s/></text:span><text:span text:style-name="T70">di</text:span></text:p>
      <text:list text:style-name="LFO4" text:continue-numbering="true">
        <text:list-item>
          <text:p text:style-name="P71"><text:span text:style-name="T72">t</text:span><text:span text:style-name="T73">i</text:span><text:span text:style-name="T74">t</text:span><text:span text:style-name="T75">o</text:span><text:span text:style-name="T76">l</text:span><text:span text:style-name="T77">a</text:span><text:span text:style-name="T78">r</text:span><text:span text:style-name="T79">e</text:span><text:span text:style-name="T80"><text:s/></text:span><text:span text:style-name="T81">de</text:span><text:span text:style-name="T82">l</text:span><text:span text:style-name="T83">l</text:span><text:span text:style-name="T84">’</text:span><text:span text:style-name="T85">i</text:span><text:span text:style-name="T86">m</text:span><text:span text:style-name="T87">p</text:span><text:span text:style-name="T88">r</text:span><text:span text:style-name="T89">e</text:span><text:span text:style-name="T90">s</text:span><text:span text:style-name="T91">a</text:span><text:span text:style-name="T92"><text:s/></text:span><text:span text:style-name="T93">i</text:span><text:span text:style-name="T94">n</text:span><text:span text:style-name="T95">d</text:span><text:span text:style-name="T96">i</text:span><text:span text:style-name="T97">v</text:span><text:span text:style-name="T98">i</text:span><text:span text:style-name="T99">d</text:span><text:span text:style-name="T100">ua</text:span><text:span text:style-name="T101">l</text:span><text:span text:style-name="T102">e</text:span></text:p>
        </text:list-item>
        <text:list-item>
          <text:p text:style-name="P103"><text:span text:style-name="T104">r</text:span><text:span text:style-name="T105">a</text:span><text:span text:style-name="T106">p</text:span><text:span text:style-name="T107">p</text:span><text:span text:style-name="T108">r</text:span><text:span text:style-name="T109">e</text:span><text:span text:style-name="T110">s</text:span><text:span text:style-name="T111">e</text:span><text:span text:style-name="T112">n</text:span><text:span text:style-name="T113">t</text:span><text:span text:style-name="T114">a</text:span><text:span text:style-name="T115">n</text:span><text:span text:style-name="T116">t</text:span><text:span text:style-name="T117">e</text:span><text:span text:style-name="T118"><text:s/>l</text:span><text:span text:style-name="T119">e</text:span><text:span text:style-name="T120">g</text:span><text:span text:style-name="T121">a</text:span><text:span text:style-name="T122">l</text:span><text:span text:style-name="T123">e</text:span><text:span text:style-name="T124"><text:s/></text:span><text:span text:style-name="T125">d</text:span><text:span text:style-name="T126">e</text:span><text:span text:style-name="T127">ll</text:span><text:span text:style-name="T128">a</text:span><text:span text:style-name="T129"><text:s/></text:span><text:span text:style-name="T130">s</text:span><text:span text:style-name="T131">o</text:span><text:span text:style-name="T132">c</text:span><text:span text:style-name="T133">i</text:span><text:span text:style-name="T134">e</text:span><text:span text:style-name="T135">t</text:span><text:span text:style-name="T136">à</text:span></text:p>
        </text:list-item>
      </text:list>
      <text:p text:style-name="P137"><text:span text:style-name="T138">.</text:span><text:span text:style-name="T139">………</text:span><text:span text:style-name="T140">…</text:span><text:span text:style-name="T141">……</text:span><text:span text:style-name="T142">…</text:span><text:span text:style-name="T143">……</text:span><text:span text:style-name="T144">……</text:span><text:span text:style-name="T145">………</text:span><text:span text:style-name="T146">…</text:span><text:span text:style-name="T147">……………</text:span><text:span text:style-name="T148">…….….</text:span><text:span text:style-name="T149"><text:s/></text:span><text:span text:style-name="T150">C</text:span><text:span text:style-name="T151">F</text:span><text:span text:style-name="T152">/</text:span><text:span text:style-name="T153">P</text:span><text:span text:style-name="T154">I</text:span><text:span text:style-name="T155">V</text:span><text:span text:style-name="T156">A</text:span><text:span text:style-name="T157"><text:s/></text:span><text:span text:style-name="T158">………</text:span><text:span text:style-name="T159">…</text:span><text:span text:style-name="T160">…</text:span><text:span text:style-name="T161">……………..</text:span><text:span text:style-name="T162">……</text:span><text:span text:style-name="T163">…</text:span><text:span text:style-name="T164">…</text:span><text:span text:style-name="T165">…</text:span><text:span text:style-name="T166">.</text:span></text:p>
      <text:p text:style-name="P167"/>
      <text:p text:style-name="P168"><text:span text:style-name="T169">AUTORIZZA</text:span></text:p>
      <text:p text:style-name="P170"/>
      <text:p text:style-name="P171"><text:span text:style-name="T172">i</text:span><text:span text:style-name="T173">l</text:span><text:span text:style-name="T174"><text:s/></text:span><text:span text:style-name="T175">C</text:span><text:span text:style-name="T176">e</text:span><text:span text:style-name="T177">n</text:span><text:span text:style-name="T178">t</text:span><text:span text:style-name="T179">ro<text:s/></text:span><text:span text:style-name="T180">A</text:span><text:span text:style-name="T181">u</text:span><text:span text:style-name="T182">t</text:span><text:span text:style-name="T183">o</text:span><text:span text:style-name="T184">r</text:span><text:span text:style-name="T185">i</text:span><text:span text:style-name="T186">zz</text:span><text:span text:style-name="T187">a</text:span><text:span text:style-name="T188">t</text:span><text:span text:style-name="T189">o di</text:span><text:span text:style-name="T190"><text:s/></text:span><text:span text:style-name="T191">A</text:span><text:span text:style-name="T192">ss</text:span><text:span text:style-name="T193">i</text:span><text:span text:style-name="T194">st</text:span><text:span text:style-name="T195">en</text:span><text:span text:style-name="T196">z</text:span><text:span text:style-name="T197">a<text:s/></text:span><text:span text:style-name="T198">A</text:span><text:span text:style-name="T199">g</text:span><text:span text:style-name="T200">r</text:span><text:span text:style-name="T201">i</text:span><text:span text:style-name="T202">c</text:span><text:span text:style-name="T203">o</text:span><text:span text:style-name="T204">l</text:span><text:span text:style-name="T205">a<text:s/></text:span><text:span text:style-name="T206">………………………….</text:span><text:span text:style-name="T207">…</text:span><text:span text:style-name="T208">…</text:span><text:span text:style-name="T209">…</text:span><text:span text:style-name="T210">…………………</text:span><text:span text:style-name="T211">………..<text:s/></text:span><text:span text:style-name="T212"><text:line-break/></text:span><text:span text:style-name="T213">C</text:span><text:span text:style-name="T214">F</text:span><text:span text:style-name="T215">/</text:span><text:span text:style-name="T216">P</text:span><text:span text:style-name="T217">I</text:span><text:span text:style-name="T218">V</text:span><text:span text:style-name="T219">A</text:span><text:span text:style-name="T220"><text:s/></text:span><text:span text:style-name="T221">…</text:span><text:span text:style-name="T222">…………………….</text:span><text:span text:style-name="T223">……</text:span><text:span text:style-name="T224">……..<text:s/></text:span><text:span text:style-name="T225">(</text:span><text:span text:style-name="T226">n</text:span><text:span text:style-name="T227">el</text:span><text:span text:style-name="T228"><text:s/></text:span><text:span text:style-name="T229">s</text:span><text:span text:style-name="T230">eg</text:span><text:span text:style-name="T231">u</text:span><text:span text:style-name="T232">it</text:span><text:span text:style-name="T233">o<text:s/></text:span><text:span text:style-name="T234">CAA</text:span><text:span text:style-name="T235">) ad<text:s/></text:span><text:span text:style-name="T236">e</text:span><text:span text:style-name="T237">ff</text:span><text:span text:style-name="T238">e</text:span><text:span text:style-name="T239">t</text:span><text:span text:style-name="T240">t</text:span><text:span text:style-name="T241">ua</text:span><text:span text:style-name="T242">r</text:span><text:span text:style-name="T243">e</text:span><text:span text:style-name="T244"><text:s/></text:span><text:span text:style-name="T245">per</text:span><text:span text:style-name="T246"><text:s/></text:span><text:span text:style-name="T247">con</text:span><text:span text:style-name="T248">t</text:span><text:span text:style-name="T249">o</text:span><text:span text:style-name="T250"><text:s/></text:span><text:span text:style-name="T251">d</text:span><text:span text:style-name="T252">e</text:span><text:span text:style-name="T253">l</text:span><text:span text:style-name="T254"><text:s/>s</text:span><text:span text:style-name="T255">o</text:span><text:span text:style-name="T256">tt</text:span><text:span text:style-name="T257">o</text:span><text:span text:style-name="T258">s</text:span><text:span text:style-name="T259">c</text:span><text:span text:style-name="T260">r</text:span><text:span text:style-name="T261">i</text:span><text:span text:style-name="T262">t</text:span><text:span text:style-name="T263">t</text:span><text:span text:style-name="T264">o,<text:s/></text:span><text:span text:style-name="T265">a</text:span><text:span text:style-name="T266">tt</text:span><text:span text:style-name="T267">r</text:span><text:span text:style-name="T268">ave</text:span><text:span text:style-name="T269">r</text:span><text:span text:style-name="T270">s</text:span><text:span text:style-name="T271">o<text:s/></text:span><text:span text:style-name="T272">g</text:span><text:span text:style-name="T273">l</text:span><text:span text:style-name="T274">i</text:span><text:span text:style-name="T275"><text:s/></text:span><text:span text:style-name="T276">o</text:span><text:span text:style-name="T277">p</text:span><text:span text:style-name="T278">er</text:span><text:span text:style-name="T279">a</text:span><text:span text:style-name="T280">t</text:span><text:span text:style-name="T281">o</text:span><text:span text:style-name="T282">r</text:span><text:span text:style-name="T283">i</text:span><text:span text:style-name="T284"><text:s/>i</text:span><text:span text:style-name="T285">n</text:span><text:span text:style-name="T286">d</text:span><text:span text:style-name="T287">i</text:span><text:span text:style-name="T288">v</text:span><text:span text:style-name="T289">i</text:span><text:span text:style-name="T290">d</text:span><text:span text:style-name="T291">u</text:span><text:span text:style-name="T292">a</text:span><text:span text:style-name="T293">t</text:span><text:span text:style-name="T294">i</text:span><text:span text:style-name="T295"><text:s/></text:span><text:span text:style-name="T296">d</text:span><text:span text:style-name="T297">a</text:span><text:span text:style-name="T298">ll</text:span><text:span text:style-name="T299">o</text:span><text:span text:style-name="T300"><text:s/></text:span><text:span text:style-name="T301">st</text:span><text:span text:style-name="T302">e</text:span><text:span text:style-name="T303">ss</text:span><text:span text:style-name="T304">o<text:s/></text:span><text:span text:style-name="T305">CAA</text:span><text:span text:style-name="T306">,<text:s/></text:span><text:span text:style-name="T307">g</text:span><text:span text:style-name="T308">l</text:span><text:span text:style-name="T309">i ade</text:span><text:span text:style-name="T310">m</text:span><text:span text:style-name="T311">p</text:span><text:span text:style-name="T312">i</text:span><text:span text:style-name="T313">m</text:span><text:span text:style-name="T314">en</text:span><text:span text:style-name="T315">t</text:span><text:span text:style-name="T316">i</text:span><text:span text:style-name="T317"><text:s/></text:span><text:span text:style-name="T318">di</text:span><text:span text:style-name="T319"><text:s/></text:span><text:span text:style-name="T320">s</text:span><text:span text:style-name="T321">eg</text:span><text:span text:style-name="T322">u</text:span><text:span text:style-name="T323">it</text:span><text:span text:style-name="T324">o</text:span><text:span text:style-name="T325"><text:s/></text:span><text:span text:style-name="T326">e</text:span><text:span text:style-name="T327">l</text:span><text:span text:style-name="T328">enca</text:span><text:span text:style-name="T329">t</text:span><text:span text:style-name="T330">i</text:span><text:span text:style-name="T331"><text:s/></text:span><text:span text:style-name="T332">con</text:span><text:span text:style-name="T333">n</text:span><text:span text:style-name="T334">e</text:span><text:span text:style-name="T335">s</text:span><text:span text:style-name="T336">s</text:span><text:span text:style-name="T337">i</text:span><text:span text:style-name="T338"><text:s/></text:span><text:span text:style-name="T339">a</text:span><text:span text:style-name="T340">ll</text:span><text:span text:style-name="T341">e</text:span><text:span text:style-name="T342"><text:s/></text:span><text:span text:style-name="T343">age</text:span><text:span text:style-name="T344">v</text:span><text:span text:style-name="T345">o</text:span><text:span text:style-name="T346">l</text:span><text:span text:style-name="T347">a</text:span><text:span text:style-name="T348">z</text:span><text:span text:style-name="T349">i</text:span><text:span text:style-name="T350">oni</text:span><text:span text:style-name="T351"><text:s/></text:span><text:span text:style-name="T352">di</text:span><text:span text:style-name="T353"><text:s/></text:span><text:span text:style-name="T354">cui</text:span><text:span text:style-name="T355"><text:s/></text:span><text:span text:style-name="T356">al</text:span><text:span text:style-name="T357"><text:s/></text:span><text:span text:style-name="T358">D</text:span><text:span text:style-name="T359">M</text:span><text:span text:style-name="T360"><text:s/></text:span><text:span text:style-name="T361">45</text:span><text:span text:style-name="T362">4</text:span><text:span text:style-name="T363">/</text:span><text:span text:style-name="T364">2</text:span><text:span text:style-name="T365">0</text:span><text:span text:style-name="T366">01<text:s/></text:span><text:span text:style-name="T367">(</text:span><text:span text:style-name="T368">U</text:span><text:span text:style-name="T369">M</text:span><text:span text:style-name="T370">A</text:span><text:span text:style-name="T371">)</text:span><text:span text:style-name="T372">,</text:span><text:span text:style-name="T373"><text:s/></text:span><text:span text:style-name="T374">per</text:span><text:span text:style-name="T375"><text:s/></text:span><text:span text:style-name="T376">i</text:span><text:span text:style-name="T377"><text:s/></text:span><text:span text:style-name="T378">qu</text:span><text:span text:style-name="T379">a</text:span><text:span text:style-name="T380">l</text:span><text:span text:style-name="T381">i</text:span><text:span text:style-name="T382"><text:s/></text:span><text:span text:style-name="T383">con<text:s/></text:span><text:span text:style-name="T384">i</text:span><text:span text:style-name="T385">l</text:span><text:span text:style-name="T386"><text:s/></text:span><text:span text:style-name="T387">pr</text:span><text:span text:style-name="T388">e</text:span><text:span text:style-name="T389">s</text:span><text:span text:style-name="T390">en</text:span><text:span text:style-name="T391">t</text:span><text:span text:style-name="T392">e</text:span><text:span text:style-name="T393"><text:s/></text:span><text:span text:style-name="T394">m</text:span><text:span text:style-name="T395">anda</text:span><text:span text:style-name="T396">t</text:span><text:span text:style-name="T397">o</text:span><text:span text:style-name="T398"><text:s/></text:span><text:span text:style-name="T399">s</text:span><text:span text:style-name="T400">i</text:span><text:span text:style-name="T401"><text:s/></text:span><text:span text:style-name="T402">co</text:span><text:span text:style-name="T403">n</text:span><text:span text:style-name="T404">f</text:span><text:span text:style-name="T405">e</text:span><text:span text:style-name="T406">r</text:span><text:span text:style-name="T407">i</text:span><text:span text:style-name="T408">s</text:span><text:span text:style-name="T409">ce</text:span><text:span text:style-name="T410"><text:s/></text:span><text:span text:style-name="T411">e</text:span><text:span text:style-name="T412">s</text:span><text:span text:style-name="T413">pr</text:span><text:span text:style-name="T414">e</text:span><text:span text:style-name="T415">ss</text:span><text:span text:style-name="T416">a</text:span><text:span text:style-name="T417">m</text:span><text:span text:style-name="T418">e</text:span><text:span text:style-name="T419">n</text:span><text:span text:style-name="T420">t</text:span><text:span text:style-name="T421">e</text:span><text:span text:style-name="T422"><text:s/></text:span><text:span text:style-name="T423">i</text:span><text:span text:style-name="T424">nca</text:span><text:span text:style-name="T425">r</text:span><text:span text:style-name="T426">i</text:span><text:span text:style-name="T427">c</text:span><text:span text:style-name="T428">o</text:span><text:span text:style-name="T429">:</text:span></text:p>
      <text:p text:style-name="P430"/>
      <text:list text:style-name="LFO2" text:continue-numbering="true">
        <text:list-item>
          <text:p text:style-name="P431">fornire assistenza nell’elaborazione e presentare agli uffici competenti la richiesta di carburanti agevolati di cui all’art. 2 del DM 454/2001 e la dichiarazione di avvenuti consumi di cui all’art. 6 dello stesso DM, entro il 30 giugno attraverso il sistema informativo predisposto<text:s/>dalla Regione Siciliana – Dipartimento dell’Agricoltura, procedendo alla compilazione della versione informatica conforme alla copia cartacea firmata dal sottoscritto e depositata agli atti dello stesso CAA sede di ……………………………..;</text:p>
        </text:list-item>
        <text:list-item>
          <text:p text:style-name="P432">verificare la regolarità formale della richiesta e della dichiarazione ed eseguire per conto del sottoscritto tutti gli altri adempimenti informatici richiesti dal sistema;</text:p>
        </text:list-item>
        <text:list-item>
          <text:p text:style-name="P433">predisporre e aggiornare la documentazione prevista dal DM 454/2001 e dalle<text:s/>procedure<text:s/>Regionali<text:s/>approvate con<text:s/>DDG n.<text:s/>930<text:s/>del<text:s/>15<text:s/>marzo<text:s/>2022<text:s/>e custodire la documentazione presso le proprie strutture operative per almeno 5 anni dopo l’avvenuta l’erogazione del beneficio;</text:p>
        </text:list-item>
        <text:list-item>
          <text:p text:style-name="P434">assistere il sottoscritto nell’ambito di eventuali controlli e fornire collaborazione agli organi competenti;</text:p>
        </text:list-item>
        <text:list-item>
          <text:p text:style-name="P435">accedere, anche per via informatica, alle informazioni attinenti il procedimento e a tutte le informazioni anche pregresse registrate nel sistema informativo o dallo stesso acquisite attraverso cooperazione applicativa con banche dati di altre Amministrazioni, ricevere la relativa documentazione e trattare i dati personali in relazione alle procedure di cui al DM 454/2001 nel rispetto del Reg (UE)<text:s/>2016/679<text:s/>e s.m.i.</text:p>
        </text:list-item>
      </text:list>
      <text:p text:style-name="P436"><text:span text:style-name="T437">I</text:span><text:span text:style-name="T438">l</text:span><text:span text:style-name="T439"><text:s/>s</text:span><text:span text:style-name="T440">o</text:span><text:span text:style-name="T441">tt</text:span><text:span text:style-name="T442">o</text:span><text:span text:style-name="T443">s</text:span><text:span text:style-name="T444">c</text:span><text:span text:style-name="T445">r</text:span><text:span text:style-name="T446">i</text:span><text:span text:style-name="T447">t</text:span><text:span text:style-name="T448">t</text:span><text:span text:style-name="T449">o<text:s/></text:span><text:span text:style-name="T450">s</text:span><text:span text:style-name="T451">i</text:span><text:span text:style-name="T452"><text:s/>i</text:span><text:span text:style-name="T453">m</text:span><text:span text:style-name="T454">pe</text:span><text:span text:style-name="T455">g</text:span><text:span text:style-name="T456">na</text:span><text:span text:style-name="T457"><text:s/></text:span><text:span text:style-name="T458">a:</text:span></text:p>
      <text:list text:style-name="LFO3" text:continue-numbering="true">
        <text:list-item>
          <text:p text:style-name="P459"><text:span text:style-name="T460">ri</text:span><text:span text:style-name="T461">v</text:span><text:span text:style-name="T462">o</text:span><text:span text:style-name="T463">l</text:span><text:span text:style-name="T464">g</text:span><text:span text:style-name="T465">e</text:span><text:span text:style-name="T466">r</text:span><text:span text:style-name="T467">s</text:span><text:span text:style-name="T468">i</text:span><text:span text:style-name="T469"><text:s/></text:span><text:span text:style-name="T470">a</text:span><text:span text:style-name="T471">l</text:span><text:span text:style-name="T472"><text:s/></text:span><text:span text:style-name="T473">C</text:span><text:span text:style-name="T474">.</text:span><text:span text:style-name="T475">A</text:span><text:span text:style-name="T476">.</text:span><text:span text:style-name="T477">A</text:span><text:span text:style-name="T478">. per</text:span><text:span text:style-name="T479"><text:s/></text:span><text:span text:style-name="T480">g</text:span><text:span text:style-name="T481">l</text:span><text:span text:style-name="T482">i</text:span><text:span text:style-name="T483"><text:s/></text:span><text:span text:style-name="T484">ade</text:span><text:span text:style-name="T485">m</text:span><text:span text:style-name="T486">p</text:span><text:span text:style-name="T487">i</text:span><text:span text:style-name="T488">m</text:span><text:span text:style-name="T489">en</text:span><text:span text:style-name="T490">t</text:span><text:span text:style-name="T491">i</text:span><text:span text:style-name="T492"><text:s/>r</text:span><text:span text:style-name="T493">e</text:span><text:span text:style-name="T494">l</text:span><text:span text:style-name="T495">a</text:span><text:span text:style-name="T496">ti</text:span><text:span text:style-name="T497">v</text:span><text:span text:style-name="T498">i</text:span><text:span text:style-name="T499"><text:s/></text:span><text:span text:style-name="T500">a</text:span><text:span text:style-name="T501">l</text:span><text:span text:style-name="T502">l</text:span><text:span text:style-name="T503">e</text:span><text:span text:style-name="T504"><text:s/></text:span><text:span text:style-name="T505">p</text:span><text:span text:style-name="T506">r</text:span><text:span text:style-name="T507">op</text:span><text:span text:style-name="T508">r</text:span><text:span text:style-name="T509">i</text:span><text:span text:style-name="T510">e</text:span><text:span text:style-name="T511"><text:s/></text:span><text:span text:style-name="T512">p</text:span><text:span text:style-name="T513">r</text:span><text:span text:style-name="T514">a</text:span><text:span text:style-name="T515">t</text:span><text:span text:style-name="T516">i</text:span><text:span text:style-name="T517">c</text:span><text:span text:style-name="T518">h</text:span><text:span text:style-name="T519">e</text:span><text:span text:style-name="T520"><text:s/></text:span><text:span text:style-name="T521">U</text:span><text:span text:style-name="T522">M</text:span><text:span text:style-name="T523">A</text:span><text:span text:style-name="T524">,<text:s/></text:span><text:span text:style-name="T525">f</text:span><text:span text:style-name="T526">i</text:span><text:span text:style-name="T527">no</text:span><text:span text:style-name="T528"><text:s/></text:span><text:span text:style-name="T529">a</text:span><text:span text:style-name="T530"><text:s/></text:span><text:span text:style-name="T531">fi</text:span><text:span text:style-name="T532">ne</text:span><text:span text:style-name="T533"><text:s/></text:span><text:span text:style-name="T534">o<text:s/></text:span><text:span text:style-name="T535">r</text:span><text:span text:style-name="T536">e</text:span><text:span text:style-name="T537">v</text:span><text:span text:style-name="T538">oca de</text:span><text:span text:style-name="T539">l</text:span><text:span text:style-name="T540">l</text:span><text:span text:style-name="T541">’</text:span><text:span text:style-name="T542">i</text:span><text:span text:style-name="T543">nc</text:span><text:span text:style-name="T544">a</text:span><text:span text:style-name="T545">r</text:span><text:span text:style-name="T546">i</text:span><text:span text:style-name="T547">co c</text:span><text:span text:style-name="T548">h</text:span><text:span text:style-name="T549">e</text:span><text:span text:style-name="T550"><text:s/></text:span><text:span text:style-name="T551">s</text:span><text:span text:style-name="T552">i</text:span><text:span text:style-name="T553"><text:s/>i</text:span><text:span text:style-name="T554">n</text:span><text:span text:style-name="T555">t</text:span><text:span text:style-name="T556">e</text:span><text:span text:style-name="T557">n</text:span><text:span text:style-name="T558">de</text:span><text:span text:style-name="T559"><text:s/></text:span><text:span text:style-name="T560">con</text:span><text:span text:style-name="T561">f</text:span><text:span text:style-name="T562">e</text:span><text:span text:style-name="T563">r</text:span><text:span text:style-name="T564">i</text:span><text:span text:style-name="T565">t</text:span><text:span text:style-name="T566">o</text:span><text:span text:style-name="T567"><text:s/></text:span><text:span text:style-name="T568">i</text:span><text:span text:style-name="T569">n<text:s/></text:span><text:span text:style-name="T570">v</text:span><text:span text:style-name="T571">i</text:span><text:span text:style-name="T572">a e</text:span><text:span text:style-name="T573">s</text:span><text:span text:style-name="T574">c</text:span><text:span text:style-name="T575">l</text:span><text:span text:style-name="T576">u</text:span><text:span text:style-name="T577">si</text:span><text:span text:style-name="T578">v</text:span><text:span text:style-name="T579">a</text:span><text:span text:style-name="T580">;</text:span></text:p>
        </text:list-item>
        <text:list-item>
          <text:p text:style-name="P581"><text:span text:style-name="T582">f</text:span><text:span text:style-name="T583">o</text:span><text:span text:style-name="T584">r</text:span><text:span text:style-name="T585">n</text:span><text:span text:style-name="T586">i</text:span><text:span text:style-name="T587">r</text:span><text:span text:style-name="T588">e</text:span><text:span text:style-name="T589"><text:s/></text:span><text:span text:style-name="T590">a</text:span><text:span text:style-name="T591">l</text:span><text:span text:style-name="T592"><text:s/></text:span><text:span text:style-name="T593">C</text:span><text:span text:style-name="T594">.</text:span><text:span text:style-name="T595">A</text:span><text:span text:style-name="T596">.</text:span><text:span text:style-name="T597">A</text:span><text:span text:style-name="T598">. da</text:span><text:span text:style-name="T599">t</text:span><text:span text:style-name="T600">i</text:span><text:span text:style-name="T601"><text:s/></text:span><text:span text:style-name="T602">co</text:span><text:span text:style-name="T603">m</text:span><text:span text:style-name="T604">p</text:span><text:span text:style-name="T605">l</text:span><text:span text:style-name="T606">e</text:span><text:span text:style-name="T607">t</text:span><text:span text:style-name="T608">i</text:span><text:span text:style-name="T609"><text:s/></text:span><text:span text:style-name="T610">e</text:span><text:span text:style-name="T611"><text:s/></text:span><text:span text:style-name="T612">v</text:span><text:span text:style-name="T613">e</text:span><text:span text:style-name="T614">r</text:span><text:span text:style-name="T615">i</text:span><text:span text:style-name="T616">t</text:span><text:span text:style-name="T617">i</text:span><text:span text:style-name="T618">e</text:span><text:span text:style-name="T619">r</text:span><text:span text:style-name="T620">i</text:span><text:span text:style-name="T621">;</text:span></text:p>
        </text:list-item>
        <text:list-item>
          <text:p text:style-name="P622"><text:span text:style-name="T623">co</text:span><text:span text:style-name="T624">l</text:span><text:span text:style-name="T625">l</text:span><text:span text:style-name="T626">ab</text:span><text:span text:style-name="T627">o</text:span><text:span text:style-name="T628">r</text:span><text:span text:style-name="T629">a</text:span><text:span text:style-name="T630">r</text:span><text:span text:style-name="T631">e</text:span><text:span text:style-name="T632"><text:s/></text:span><text:span text:style-name="T633">con</text:span><text:span text:style-name="T634"><text:s/></text:span><text:span text:style-name="T635">i</text:span><text:span text:style-name="T636">l</text:span><text:span text:style-name="T637"><text:s/></text:span><text:span text:style-name="T638">C</text:span><text:span text:style-name="T639">.</text:span><text:span text:style-name="T640">A</text:span><text:span text:style-name="T641">.A</text:span><text:span text:style-name="T642"><text:s/></text:span><text:span text:style-name="T643">ai</text:span><text:span text:style-name="T644"><text:s/></text:span><text:span text:style-name="T645">fi</text:span><text:span text:style-name="T646">n</text:span><text:span text:style-name="T647">i</text:span><text:span text:style-name="T648"><text:s/></text:span><text:span text:style-name="T649">d</text:span><text:span text:style-name="T650">e</text:span><text:span text:style-name="T651">l</text:span><text:span text:style-name="T652"><text:s/></text:span><text:span text:style-name="T653">r</text:span><text:span text:style-name="T654">e</text:span><text:span text:style-name="T655">g</text:span><text:span text:style-name="T656">o</text:span><text:span text:style-name="T657">l</text:span><text:span text:style-name="T658">a</text:span><text:span text:style-name="T659">r</text:span><text:span text:style-name="T660">e</text:span><text:span text:style-name="T661"><text:s/>s</text:span><text:span text:style-name="T662">v</text:span><text:span text:style-name="T663">o</text:span><text:span text:style-name="T664">l</text:span><text:span text:style-name="T665">g</text:span><text:span text:style-name="T666">i</text:span><text:span text:style-name="T667">m</text:span><text:span text:style-name="T668">en</text:span><text:span text:style-name="T669">t</text:span><text:span text:style-name="T670">o de</text:span><text:span text:style-name="T671">l</text:span><text:span text:style-name="T672">l</text:span><text:span text:style-name="T673">e</text:span><text:span text:style-name="T674"><text:s/></text:span><text:span text:style-name="T675">a</text:span><text:span text:style-name="T676">t</text:span><text:span text:style-name="T677">ti</text:span><text:span text:style-name="T678">v</text:span><text:span text:style-name="T679">i</text:span><text:span text:style-name="T680">t</text:span><text:span text:style-name="T681">à</text:span><text:span text:style-name="T682"><text:s/></text:span><text:span text:style-name="T683">a</text:span><text:span text:style-name="T684">f</text:span><text:span text:style-name="T685">f</text:span><text:span text:style-name="T686">i</text:span><text:span text:style-name="T687">da</text:span><text:span text:style-name="T688">t</text:span><text:span text:style-name="T689">e.</text:span></text:p>
        </text:list-item>
      </text:list>
      <text:p text:style-name="P690"><text:span text:style-name="T691">I</text:span><text:span text:style-name="T692">l</text:span><text:span text:style-name="T693"><text:s/></text:span><text:span text:style-name="T694">p</text:span><text:span text:style-name="T695">r</text:span><text:span text:style-name="T696">e</text:span><text:span text:style-name="T697">s</text:span><text:span text:style-name="T698">en</text:span><text:span text:style-name="T699">t</text:span><text:span text:style-name="T700">e</text:span><text:span text:style-name="T701"><text:s/>i</text:span><text:span text:style-name="T702">n</text:span><text:span text:style-name="T703">c</text:span><text:span text:style-name="T704">a</text:span><text:span text:style-name="T705">ri</text:span><text:span text:style-name="T706">c</text:span><text:span text:style-name="T707">o è</text:span><text:span text:style-name="T708"><text:s/></text:span><text:span text:style-name="T709">t</text:span><text:span text:style-name="T710">ac</text:span><text:span text:style-name="T711">i</text:span><text:span text:style-name="T712">t</text:span><text:span text:style-name="T713">a</text:span><text:span text:style-name="T714">m</text:span><text:span text:style-name="T715">en</text:span><text:span text:style-name="T716">t</text:span><text:span text:style-name="T717">e</text:span><text:span text:style-name="T718"><text:s/></text:span><text:span text:style-name="T719">ri</text:span><text:span text:style-name="T720">n</text:span><text:span text:style-name="T721">n</text:span><text:span text:style-name="T722">o</text:span><text:span text:style-name="T723">v</text:span><text:span text:style-name="T724">ab</text:span><text:span text:style-name="T725">i</text:span><text:span text:style-name="T726">l</text:span><text:span text:style-name="T727">e</text:span><text:span text:style-name="T728"><text:s/>f</text:span><text:span text:style-name="T729">ino a revoca di una delle parti</text:span><text:span text:style-name="T730">.</text:span></text:p>
      <text:p text:style-name="P731"><text:span text:style-name="T732">Per<text:s/></text:span><text:span text:style-name="T733">t</text:span><text:span text:style-name="T734">u</text:span><text:span text:style-name="T735">t</text:span><text:span text:style-name="T736">t</text:span><text:span text:style-name="T737">o</text:span><text:span text:style-name="T738"><text:s/></text:span><text:span text:style-name="T739">qua</text:span><text:span text:style-name="T740">n</text:span><text:span text:style-name="T741">t</text:span><text:span text:style-name="T742">o</text:span><text:span text:style-name="T743"><text:s/></text:span><text:span text:style-name="T744">non</text:span><text:span text:style-name="T745"><text:s/></text:span><text:span text:style-name="T746">e</text:span><text:span text:style-name="T747">s</text:span><text:span text:style-name="T748">p</text:span><text:span text:style-name="T749">r</text:span><text:span text:style-name="T750">e</text:span><text:span text:style-name="T751">ss</text:span><text:span text:style-name="T752">a</text:span><text:span text:style-name="T753">m</text:span><text:span text:style-name="T754">en</text:span><text:span text:style-name="T755">t</text:span><text:span text:style-name="T756">e p</text:span><text:span text:style-name="T757">r</text:span><text:span text:style-name="T758">e</text:span><text:span text:style-name="T759">v</text:span><text:span text:style-name="T760">ist</text:span><text:span text:style-name="T761">o<text:s/></text:span><text:span text:style-name="T762">s</text:span><text:span text:style-name="T763">i</text:span><text:span text:style-name="T764"><text:s/></text:span><text:span text:style-name="T765">f</text:span><text:span text:style-name="T766">a<text:s/></text:span><text:span text:style-name="T767">ri</text:span><text:span text:style-name="T768">f</text:span><text:span text:style-name="T769">e</text:span><text:span text:style-name="T770">r</text:span><text:span text:style-name="T771">i</text:span><text:span text:style-name="T772">m</text:span><text:span text:style-name="T773">en</text:span><text:span text:style-name="T774">t</text:span><text:span text:style-name="T775">o<text:s/></text:span><text:span text:style-name="T776">a</text:span><text:span text:style-name="T777">l</text:span><text:span text:style-name="T778">l</text:span><text:span text:style-name="T779">e n</text:span><text:span text:style-name="T780">o</text:span><text:span text:style-name="T781">r</text:span><text:span text:style-name="T782">m</text:span><text:span text:style-name="T783">e d</text:span><text:span text:style-name="T784">e</text:span><text:span text:style-name="T785">l</text:span><text:span text:style-name="T786"><text:s/></text:span><text:span text:style-name="T787">D</text:span><text:span text:style-name="T788">M 45</text:span><text:span text:style-name="T789">4</text:span><text:span text:style-name="T790">/</text:span><text:span text:style-name="T791">2001</text:span><text:span text:style-name="T792"><text:s/>e</text:span><text:span text:style-name="T793"><text:s/></text:span><text:span text:style-name="T794">d</text:span><text:span text:style-name="T795">e</text:span><text:span text:style-name="T796">l</text:span><text:span text:style-name="T797"><text:s/></text:span><text:span text:style-name="T798">Codice civile</text:span><text:span text:style-name="T799"><text:s/></text:span><text:span text:style-name="T800">(</text:span><text:span text:style-name="T801">a</text:span><text:span text:style-name="T802">r</text:span><text:span text:style-name="T803">t</text:span><text:span text:style-name="T804">t</text:span><text:span text:style-name="T805">. 17</text:span><text:span text:style-name="T806">0</text:span><text:span text:style-name="T807">3</text:span><text:span text:style-name="T808">-</text:span><text:span text:style-name="T809">1730)</text:span><text:span text:style-name="T810"><text:s/></text:span><text:span text:style-name="T811">per</text:span><text:span text:style-name="T812"><text:s/></text:span><text:span text:style-name="T813">qu</text:span><text:span text:style-name="T814">an</text:span><text:span text:style-name="T815">t</text:span><text:span text:style-name="T816">o</text:span><text:span text:style-name="T817"><text:s/></text:span><text:span text:style-name="T818">app</text:span><text:span text:style-name="T819">l</text:span><text:span text:style-name="T820">i</text:span><text:span text:style-name="T821">c</text:span><text:span text:style-name="T822">ab</text:span><text:span text:style-name="T823">i</text:span><text:span text:style-name="T824">li</text:span><text:span text:style-name="T825">.</text:span></text:p>
      <text:p text:style-name="P826"/>
      <text:p text:style-name="P827"><text:span text:style-name="T828">Si</text:span><text:span text:style-name="T829"><text:s/></text:span><text:span text:style-name="T830">a</text:span><text:span text:style-name="T831">l</text:span><text:span text:style-name="T832">l</text:span><text:span text:style-name="T833">e</text:span><text:span text:style-name="T834">g</text:span><text:span text:style-name="T835">a</text:span><text:span text:style-name="T836"><text:s/></text:span><text:span text:style-name="T837">c</text:span><text:span text:style-name="T838">o</text:span><text:span text:style-name="T839">p</text:span><text:span text:style-name="T840">i</text:span><text:span text:style-name="T841">a</text:span><text:span text:style-name="T842"><text:s/></text:span><text:span text:style-name="T843">del</text:span><text:span text:style-name="T844"><text:s/></text:span><text:span text:style-name="T845">docu</text:span><text:span text:style-name="T846">m</text:span><text:span text:style-name="T847">en</text:span><text:span text:style-name="T848">t</text:span><text:span text:style-name="T849">o<text:s/></text:span><text:span text:style-name="T850">d</text:span><text:span text:style-name="T851">i</text:span><text:span text:style-name="T852"><text:s/>i</text:span><text:span text:style-name="T853">d</text:span><text:span text:style-name="T854">en</text:span><text:span text:style-name="T855">t</text:span><text:span text:style-name="T856">i</text:span><text:span text:style-name="T857">t</text:span><text:span text:style-name="T858">à</text:span><text:span text:style-name="T859">:</text:span></text:p>
      <text:p text:style-name="P860"/>
      <text:p text:style-name="P861"><text:span text:style-name="T862">T</text:span><text:span text:style-name="T863">I</text:span><text:span text:style-name="T864">PO</text:span><text:span text:style-name="T865"><text:s/></text:span><text:span text:style-name="T866">......................<text:s/></text:span><text:span text:style-name="T867">N</text:span><text:span text:style-name="T868">°</text:span><text:span text:style-name="T869"><text:s/></text:span><text:span text:style-name="T870">..............</text:span><text:span text:style-name="T871">.</text:span><text:span text:style-name="T872">...........</text:span><text:span text:style-name="T873">.</text:span><text:span text:style-name="T874">.................</text:span><text:span text:style-name="T875">.</text:span><text:span text:style-name="T876">......</text:span></text:p>
      <text:p text:style-name="P877"/>
      <text:p text:style-name="P878"><text:span text:style-name="T879">D</text:span><text:span text:style-name="T880">a</text:span><text:span text:style-name="T881">t</text:span><text:span text:style-name="T882">a</text:span><text:span text:style-name="T883"><text:s/></text:span><text:span text:style-name="T884">........</text:span><text:span text:style-name="T885">.</text:span><text:span text:style-name="T886">...........</text:span><text:span text:style-name="T887">.</text:span><text:span text:style-name="T888">...........</text:span><text:span text:style-name="T889">.</text:span><text:span text:style-name="T890">.</text:span><text:span text:style-name="T891">.</text:span><text:span text:style-name="T892">...</text:span></text:p>
      <text:p text:style-name="P893"/>
      <text:p text:style-name="P894"><text:span text:style-name="T895">F</text:span><text:span text:style-name="T896">i</text:span><text:span text:style-name="T897">r</text:span><text:span text:style-name="T898">m</text:span><text:span text:style-name="T899">a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388in" fo:line-height="115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Paragrafoelenco" style:display-name="Paragrafo elenco" style:family="paragraph" style:parent-style-name="Normale">
      <style:paragraph-properties style:contextual-spacing="true"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4472in" text:min-label-width="0.25in" text:list-level-position-and-space-mode="label-alignment">
          <style:list-level-label-alignment text:label-followed-by="listtab" fo:margin-left="0.69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472in" text:min-label-width="0.25in" text:list-level-position-and-space-mode="label-alignment">
          <style:list-level-label-alignment text:label-followed-by="listtab" fo:margin-left="1.19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5722in" text:min-label-width="0.125in" text:list-level-position-and-space-mode="label-alignment">
          <style:list-level-label-alignment text:label-followed-by="listtab" fo:margin-left="1.6972in" fo:text-indent="-0.125in"/>
        </style:list-level-properties>
      </text:list-level-style-number>
      <text:list-level-style-number text:level="4" style:num-suffix="." style:num-format="1">
        <style:list-level-properties text:space-before="1.9472in" text:min-label-width="0.25in" text:list-level-position-and-space-mode="label-alignment">
          <style:list-level-label-alignment text:label-followed-by="listtab" fo:margin-left="2.19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472in" text:min-label-width="0.25in" text:list-level-position-and-space-mode="label-alignment">
          <style:list-level-label-alignment text:label-followed-by="listtab" fo:margin-left="2.69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0722in" text:min-label-width="0.125in" text:list-level-position-and-space-mode="label-alignment">
          <style:list-level-label-alignment text:label-followed-by="listtab" fo:margin-left="3.1972in" fo:text-indent="-0.125in"/>
        </style:list-level-properties>
      </text:list-level-style-number>
      <text:list-level-style-number text:level="7" style:num-suffix="." style:num-format="1">
        <style:list-level-properties text:space-before="3.4472in" text:min-label-width="0.25in" text:list-level-position-and-space-mode="label-alignment">
          <style:list-level-label-alignment text:label-followed-by="listtab" fo:margin-left="3.69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472in" text:min-label-width="0.25in" text:list-level-position-and-space-mode="label-alignment">
          <style:list-level-label-alignment text:label-followed-by="listtab" fo:margin-left="4.19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5722in" text:min-label-width="0.125in" text:list-level-position-and-space-mode="label-alignment">
          <style:list-level-label-alignment text:label-followed-by="listtab" fo:margin-left="4.6972in" fo:text-indent="-0.1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3">
      <text:list-level-style-bullet text:level="1" text:style-name="WW_CharLFO3LVL1" text:bullet-char="">
        <style:list-level-properties text:space-before="0.8284in" text:min-label-width="0.25in" text:list-level-position-and-space-mode="label-alignment">
          <style:list-level-label-alignment text:label-followed-by="listtab" fo:margin-left="1.0784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1.3284in" text:min-label-width="0.25in" text:list-level-position-and-space-mode="label-alignment">
          <style:list-level-label-alignment text:label-followed-by="listtab" fo:margin-left="1.5784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8284in" text:min-label-width="0.25in" text:list-level-position-and-space-mode="label-alignment">
          <style:list-level-label-alignment text:label-followed-by="listtab" fo:margin-left="2.0784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2.3284in" text:min-label-width="0.25in" text:list-level-position-and-space-mode="label-alignment">
          <style:list-level-label-alignment text:label-followed-by="listtab" fo:margin-left="2.5784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8284in" text:min-label-width="0.25in" text:list-level-position-and-space-mode="label-alignment">
          <style:list-level-label-alignment text:label-followed-by="listtab" fo:margin-left="3.0784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3.3284in" text:min-label-width="0.25in" text:list-level-position-and-space-mode="label-alignment">
          <style:list-level-label-alignment text:label-followed-by="listtab" fo:margin-left="3.5784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8284in" text:min-label-width="0.25in" text:list-level-position-and-space-mode="label-alignment">
          <style:list-level-label-alignment text:label-followed-by="listtab" fo:margin-left="4.0784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4.3284in" text:min-label-width="0.25in" text:list-level-position-and-space-mode="label-alignment">
          <style:list-level-label-alignment text:label-followed-by="listtab" fo:margin-left="4.578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8284in" text:min-label-width="0.25in" text:list-level-position-and-space-mode="label-alignment">
          <style:list-level-label-alignment text:label-followed-by="listtab" fo:margin-left="5.0784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">
        <style:list-level-properties text:space-before="0.3284in" text:min-label-width="0.25in" text:list-level-position-and-space-mode="label-alignment">
          <style:list-level-label-alignment text:label-followed-by="listtab" fo:margin-left="0.5784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38in" fo:page-height="11.6944in" style:print-orientation="portrait" fo:margin-top="0.5909in" fo:margin-left="0.7083in" fo:margin-bottom="0.1944in" fo:margin-right="0.7083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mandato CAA UMA2022 </dc:title>
    <meta:initial-creator>rc021564</meta:initial-creator>
    <dc:creator>Vito Ferraro</dc:creator>
    <meta:creation-date>2022-03-15T16:27:00Z</meta:creation-date>
    <dc:date>2022-03-15T16:29:00Z</dc:date>
    <meta:template xlink:href="Normal.dotm" xlink:type="simple"/>
    <meta:editing-cycles>4</meta:editing-cycles>
    <meta:editing-duration>PT180S</meta:editing-duration>
    <meta:user-defined meta:name="Created" meta:value-type="date">2021-12-22T00:00:00Z</meta:user-defined>
    <meta:user-defined meta:name="LastSaved" meta:value-type="date">2022-01-21T00:00:00Z</meta:user-defined>
    <meta:document-statistic meta:page-count="1" meta:paragraph-count="5" meta:word-count="425" meta:character-count="2847" meta:row-count="20" meta:non-whitespace-character-count="2427"/>
  </office:meta>
</office:document-meta>
</file>